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style:use-window-font-color="true" loext:opacity="0%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2" style:family="paragraph" style:parent-style-name="Title">
      <style:text-properties style:use-window-font-color="true" loext:opacity="0%" style:font-name="Calibri" fo:font-size="16pt" fo:letter-spacing="0.088cm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3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2pt" style:language-complex="ar" style:country-complex="SA"/>
    </style:style>
    <style:style style:name="P4" style:family="paragraph" style:parent-style-name="Heading_20_1">
      <style:paragraph-properties>
        <style:tab-stops>
          <style:tab-stop style:position="0cm"/>
        </style:tab-stops>
      </style:paragraph-properties>
      <style:text-properties style:use-window-font-color="true" loext:opacity="0%" style:font-name="Calibri" fo:font-size="16pt" fo:language="pl" fo:country="PL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P5" style:family="paragraph" style:parent-style-name="Standard">
      <style:text-properties style:font-name="Calibri"/>
    </style:style>
    <style:style style:name="P6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2pt" fo:language="pl" fo:country="PL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7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8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officeooo:paragraph-rsid="00140806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9" style:family="paragraph" style:parent-style-name="Text_20_body">
      <style:paragraph-properties fo:line-height="150%" fo:text-align="center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0" style:family="paragraph" style:parent-style-name="Standard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Calibri" style:font-size-complex="12pt" style:language-complex="ar" style:country-complex="SA"/>
    </style:style>
    <style:style style:name="P11" style:family="paragraph" style:parent-style-name="Heading_20_2">
      <style:paragraph-properties fo:line-height="150%" fo:text-align="justify" style:justify-single-word="false">
        <style:tab-stops>
          <style:tab-stop style:position="0cm"/>
          <style:tab-stop style:position="8.916cm"/>
        </style:tab-stops>
      </style:paragraph-properties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2" style:family="paragraph" style:parent-style-name="Standard">
      <style:paragraph-properties fo:line-height="150%" fo:text-align="justify" style:justify-single-word="false">
        <style:tab-stops>
          <style:tab-stop style:position="0cm"/>
          <style:tab-stop style:position="8.916cm"/>
        </style:tab-stops>
      </style:paragraph-properties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style:font-name="Calibri"/>
    </style:style>
    <style:style style:name="P15" style:family="paragraph" style:parent-style-name="Text_20_body">
      <style:paragraph-properties fo:line-height="150%" fo:text-align="justify" style:justify-single-word="false"/>
      <style:text-properties style:use-window-font-color="true" loext:opacity="0%" style:font-name="Calibri" fo:font-size="12pt" fo:language="pl" fo:country="PL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1" style:family="text">
      <style:text-properties officeooo:rsid="0019661a"/>
    </style:style>
    <style:style style:name="T2" style:family="text">
      <style:text-properties officeooo:rsid="001674ee"/>
    </style:style>
    <style:style style:name="T3" style:family="text">
      <style:text-properties officeooo:rsid="00179fef"/>
    </style:style>
    <style:style style:name="T4" style:family="text">
      <style:text-properties officeooo:rsid="0017fa9a"/>
    </style:style>
    <style:style style:name="T5" style:family="text">
      <style:text-properties style:font-name="Calibri" style:text-underline-style="none"/>
    </style:style>
    <style:style style:name="T6" style:family="text">
      <style:text-properties style:font-name="Calibri" style:text-underline-style="solid" style:text-underline-width="auto" style:text-underline-color="font-color"/>
    </style:style>
    <style:style style:name="T7" style:family="text">
      <style:text-properties officeooo:rsid="00159288"/>
    </style:style>
    <style:style style:name="T8" style:family="text">
      <style:text-properties officeooo:rsid="0014080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2">OGŁOSZENIE</text:p>
      <text:p text:style-name="P3"/>
      <text:h text:style-name="P4" text:outline-level="1">Prezydent Miasta Katowice</text:h>
      <text:p text:style-name="P5"/>
      <text:p text:style-name="P6">informuje</text:p>
      <text:p text:style-name="P7"/>
      <text:p text:style-name="P7"/>
      <text:p text:style-name="P8">o wywieszeniu na okres 21 dni wykazu z dnia <text:span text:style-name="T1">9.06.2026 </text:span><text:span text:style-name="T2">r.</text:span> dotyczącego sprzedaży <text:s text:c="18"/>lokalu mieszkalnego nr <text:span text:style-name="T3">60</text:span> usytuowanego w budynku przy ul. <text:span text:style-name="T3">Zielonogórskiej 24</text:span> wraz ze sprzedażą udziału w gruncie w trybie bezprzetargowym na rzecz najemc<text:span text:style-name="T4">ów</text:span>.</text:p>
      <text:p text:style-name="P9"/>
      <text:p text:style-name="P10">Niniejszy wykaz został wywieszony na tablicy ogłoszeń w Biurze Obsługi Mieszkańców Urzędu Miasta Katowice, ul. Rynek 1 (I piętro), a ponadto został zamieszczony <text:s text:c="24"/>na elektronicznej tablicy ogłoszeń w Urzędzie Miasta Katowice przy ul. Rynek 1 (parter) <text:s text:c="11"/>i przy ul. Młyńskiej 4 (parter).</text:p>
      <text:p text:style-name="P7"/>
      <text:h text:style-name="P11" text:outline-level="2">Wykaz dostępny jest w godzinach pracy Urzędu:</text:h>
      <text:p text:style-name="P12">poniedziałek – środa w godz. 7.30 – 15.30</text:p>
      <text:p text:style-name="P12">czwartek w godz. 7.30 – 17.00</text:p>
      <text:p text:style-name="P12">piątek w godz. 7.30 – 14.00</text:p>
      <text:p text:style-name="P13"><text:span text:style-name="T5">oraz na stronie internetowej </text:span><text:span text:style-name="T6">www.katowice.eu</text:span><text:span text:style-name="T5"> i w Biuletynie Informacji Publicznej </text:span><text:span text:style-name="T6">www.bip.katowice.eu</text:span></text:p>
      <text:p text:style-name="P14"/>
      <text:p text:style-name="P14"/>
      <text:p text:style-name="P15">Informacji w przedmiotowej sprawie udziela się pod numer<text:span text:style-name="T7">em</text:span> telefonu 32/259 3<text:span text:style-name="T3">1 7</text:span><text:span text:style-name="T8">6</text:span> <text:s/>oraz <text:s/>w siedzibie Urzędu Miasta Katowice, ul. Młyńska 4, V piętro, pok. 517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 style:text-autospace="none" style:punctuation-wrap="simple" style:vertical-align="baseline"/>
      <style:text-properties style:font-size-complex="10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0cm" fo:text-align="justify" style:justify-single-word="false" fo:text-indent="0cm" style:auto-text-indent="false" fo:keep-with-next="always" style:text-autospace="none" style:punctuation-wrap="simple" style:vertical-align="baseline"/>
      <style:text-properties style:font-size-complex="10p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0cm" fo:margin-right="0cm" fo:line-height="150%" fo:text-indent="0cm" style:auto-text-indent="false" fo:keep-with-next="always"/>
      <style:text-properties fo:font-weight="bold" style:font-weight-asian="bold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Heading_20_4" style:display-name="Heading 4" style:family="paragraph" style:parent-style-name="Nagłówek1" style:next-style-name="Text_20_body" style:default-outline-level="4" style:class="chapter">
      <style:paragraph-properties fo:margin-left="0cm" fo:margin-right="0cm" fo:text-indent="0cm" style:auto-text-indent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" style:display-name="Heading 5" style:family="paragraph" style:parent-style-name="Nagłówek1" style:next-style-name="Text_20_body" style:default-outline-level="5" style:class="chapter">
      <style:paragraph-properties fo:margin-left="0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Nagłówek1" style:next-style-name="Text_20_body" style:default-outline-level="6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Heading_20_7" style:display-name="Heading 7" style:family="paragraph" style:parent-style-name="Nagłówek1" style:next-style-name="Text_20_body" style:default-outline-level="7" style:class="chapter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 style:font-weight-complex="bold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1" style:font-family-complex="Tahoma" style:font-family-generic-complex="swiss" style:font-pitch-complex="variable" style:font-size-complex="10pt" style:font-style-complex="italic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49cm" style:auto-text-indent="false"/>
    </style:style>
    <style:style style:name="Title" style:family="paragraph" style:parent-style-name="Standard" style:next-style-name="Subtitle" style:class="chapter">
      <style:paragraph-properties fo:text-align="center" style:justify-single-word="false" style:text-autospace="none" style:punctuation-wrap="simple" style:vertical-align="baseline"/>
      <style:text-properties fo:font-size="16pt" fo:language="en" fo:country="GB" fo:font-weight="bold" style:font-size-asian="16pt" style:font-weight-asian="bold" style:font-size-complex="10pt"/>
    </style:style>
    <style:style style:name="Subtitle" style:family="paragraph" style:parent-style-name="Nagłówek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Domyślna_20_czcionka_20_akapitu" style:display-name="Domyślna czcionka akapitu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Domyślna_20_czcionka_20_akapitu1" style:display-name="Domyślna czcionka akapitu1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GGM7229/1/142/98/IV</dc:title>
    <meta:initial-creator>slomiany</meta:initial-creator>
    <meta:creation-date>2007-11-15T14:15:00</meta:creation-date>
    <dc:date>2026-06-10T12:02:58.261601000</dc:date>
    <meta:editing-cycles>187</meta:editing-cycles>
    <meta:editing-duration>P24DT2H14M52S</meta:editing-duration>
    <meta:generator>LibreOffice/25.8.6.2$Windows_X86_64 LibreOffice_project/b4b39682cd9868fa725bc664aff94278d315bd04</meta:generator>
    <meta:print-date>2026-06-03T11:26:34.727452200</meta:print-date>
    <meta:document-statistic meta:table-count="0" meta:image-count="0" meta:object-count="0" meta:page-count="1" meta:paragraph-count="12" meta:word-count="142" meta:character-count="1015" meta:non-whitespace-character-count="824"/>
  </office:meta>
</office:document-meta>
</file>